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в-гбоу-школа-1173-прошла-встреча-представителей-центра-молодежного-парламентаризма-города-москвы-с-учащимися-старших-классов."/>26 января в ГБОУ «Школа №1173» прошла встреча представителей Центра Молодежного парламентаризма города Москвы с учащимися старших классов.<text:bookmark-end text:name="января-в-гбоу-школа-1173-прошла-встреча-представителей-центра-молодежного-парламентаризма-города-москвы-с-учащимися-старших-классов."/></text:h>
      <text:p text:style-name="First_20_paragraph">26.01.2022</text:p>
      <text:p text:style-name="Text_20_body">26 января в ГБОУ «Школа №1173» прошла встреча представителей Центра Молодежного парламентаризма города Москвы с учащимися старших классов. На встрече ребятам рассказали о системе молодежного парламентаризма в городе Москвы, с показом презентации. На встрече выступил председатель Молодежной палата района Чертаново Центральное Дмитрий Брусенцов, который рассказал молодым жителям района о деятельности МП в районе. Ребята проявили большую заинтересованность, активно задавали интересующие их вопросы, а также заполнили анкеты для дальнейшего вступления в ряды молодых парламентариев. </text:p>
      <text:p text:style-name="Text_20_body"><text:line-break/></text:p>
      <text:p text:style-name="Text_20_body">Адрес страницы: <text:a xlink:type="simple" xlink:href="http://chertanovocentr.mos.ru/junior-chamber/detail/10582256.html" office:name=""><text:span text:style-name="Definition">http://chertanovocentr.mos.ru/junior-chamber/detail/10582256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6:33Z</meta:creation-date>
    <dc:date>2023-06-21T22:16:33Z</dc:date>
  </office:meta>
</office:document-meta>
</file>