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ежная-палата-района-чертаново-центрального-провела-открытый-урок-об-истории-развития-русского-языка-в-школе-556."/>Молодежная Палата района Чертаново Центрального провела открытый урок об истории развития русского языка в школе №556.<text:bookmark-end text:name="молодежная-палата-района-чертаново-центрального-провела-открытый-урок-об-истории-развития-русского-языка-в-школе-556."/></text:h>
      <text:p text:style-name="First_20_paragraph">26.02.2018</text:p>
      <text:p text:style-name="Text_20_body">16 февраля 2018 года Молодежная Палата района Чертаново Центрального провела открытый урок об истории развития русского языка в школе №556. Ученики узнали много интересных фактов и остались очень довольны уроком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centr.mos.ru/junior-chamber/detail/7167166.html" office:name=""><text:span text:style-name="Definition">http://chertanovocentr.mos.ru/junior-chamber/detail/7167166.html</text:span></text:a></text:p>
      <text:p text:style-name="Text_20_body"><text:a xlink:type="simple" xlink:href="http://chertanovocentr.mos.ru" office:name=""><text:span text:style-name="Definition">Управа района Чертаново Централь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22:17:05Z</meta:creation-date>
    <dc:date>2023-06-21T22:17:05Z</dc:date>
  </office:meta>
</office:document-meta>
</file>