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роведения-встречи-главы-управы-района-чертаново-центральное-в.а.-михеева-с-населением-06.06.2018"/>Протокол проведения встречи главы управы района Чертаново Центральное В.А. Михеева с населением 06.06.2018<text:bookmark-end text:name="протокол-проведения-встречи-главы-управы-района-чертаново-центральное-в.а.-михеева-с-населением-06.06.2018"/></text:h>
      <text:p text:style-name="First_20_paragraph">02.07.2018</text:p>
      <text:p text:style-name="Text_20_body"><text:line-break/></text:p>
      <text:p text:style-name="Text_20_body">Адрес страницы: <text:a xlink:type="simple" xlink:href="http://chertanovocentr.mos.ru/meeting-with-population/detail/7423876.html" office:name=""><text:span text:style-name="Definition">http://chertanovocentr.mos.ru/meeting-with-population/detail/7423876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8:11Z</meta:creation-date>
    <dc:date>2023-06-21T22:18:11Z</dc:date>
  </office:meta>
</office:document-meta>
</file>