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внесения-изменений-в-правила-землепользования-и-застройки-города-москвы-в-отношении-территории-по-адресу-мцд-2-нахабино-подольск-участок-от-мкад-до-станции-котляково-юао-юзао"/>Проект внесения изменений в правила землепользования и застройки города Москвы в отношении территории по адресу: МЦД-2 «Нахабино-Подольск», участок от МКАД до станции Котляково, ЮАО, ЮЗАО<text:bookmark-end text:name="проект-внесения-изменений-в-правила-землепользования-и-застройки-города-москвы-в-отношении-территории-по-адресу-мцд-2-нахабино-подольск-участок-от-мкад-до-станции-котляково-юао-юзао"/></text:h>
      <text:p text:style-name="First_20_paragraph">23.07.2020</text:p>
      <text:p text:style-name="Text_20_body"><text:span text:style-name="T1">Проект внесения изменений в правила землепользования и застройки города Москвы в отношении территории по адресу: МЦД-2 «Нахабино-Подольск», участок от МКАД до станции Котляково, ЮАО, ЮЗАО</text:span></text:p>
      <text:p text:style-name="Text_20_body"> </text:p>
      <text:p text:style-name="Text_20_body"><text:span text:style-name="T1">Этап:</text:span> Экспозиция материалов и возможность участия до 02.08.2020, 23:59</text:p>
      <text:p text:style-name="Text_20_body"><text:span text:style-name="T1">Границы проведения:</text:span> район Чертаново Южное, район Бирюлёво Восточное, район Бирюлёво Западное, район Чертаново Центральное, район Царицыно, район Северное Бутово, район Южное Бутово</text:p>
      <text:p text:style-name="Text_20_body"><text:span text:style-name="T1">Связанные общественные обсуждения:</text:span><text:line-break/></text:p>
      <text:p text:style-name="Text_20_body">- Проект планировки территории, прилегающей к Московским центральным диаметрам: МЦД-2 «Нахабино-Подольск», участок от МКАД до станции Котляково (<text:a xlink:type="simple" xlink:href="https://ag.mos.ru/debate/207" office:name=""><text:span text:style-name="Definition">перейти</text:span></text:a>)</text:p>
      <text:p text:style-name="Text_20_body"> </text:p>
      <text:p text:style-name="Text_20_body">Описание проекта</text:p>
      <text:p text:style-name="Text_20_body">Обсуждение проекта внесения изменений в правила землепользования и застройки города Москвы (ПЗЗ) проводится в связи с рассмотрением проекта планировки территории, прилегающей к Московским центральным диаметрам: МЦД-2 «Нахабино-Подольск», участок от МКАД до станции Котляково.</text:p>
      <text:p text:style-name="Text_20_body">Необходимо откорректировать территориальные зоны в соответствии с запланированными проектом мероприятиями с учетом развития железнодорожной инфраструктуры.</text:p>
      <text:p text:style-name="Text_20_body">Проект предусматривает создание благоустроенной городской среды на территории, прилегающей к Павелецкому направлению Московской железной дороги, а также к пересечению Павелецкого и Курского направлений Московской железной дороги.</text:p>
      <text:p text:style-name="Text_20_body">Одна из основных задач – обеспечить комфортный подход и подъезд к станциям МЦД-2 «Нахабино-Подольск», на участке от МКАД до станции Котляково, улучшить связанность территорий.  Для этого будут организованы дополнительные внеуличные пешеходные переходы.</text:p>
      <text:p text:style-name="Text_20_body">На участке проектирования предлагается построить 3 внеуличных пешеходных перехода, обслуживающих проектируемую станцию МЦД-2 «Котляково», внеуличный пешеходный переход около проектируемой отстойно-разворотной площадки, 3 внеуличных пешеходных перехода, обслуживающих существующую станцию МЦД-2 «Покровское», внеуличный пешеходный переход, обслуживающий существующую станцию МЦД-2 «Красный строитель», 2 внеуличных пешеходных перехода для безопасного движения через пути Павелецкого направления Московской железной дороги.</text:p>
      <text:p text:style-name="Text_20_body">Для удобства автомобилистов рядом со станцией «Котляково» будут организованы подъездные пути и отстойно-разворотная площадка.</text:p>
      <text:p text:style-name="Text_20_body"><text:span text:style-name="T1">Разработчик проекта</text:span> – ГБУ «ГлавАПУ».</text:p>
      <text:p text:style-name="Text_20_body"> – <text:span text:style-name="T1">Дополнительные материалы проекта: </text:span><text:a xlink:type="simple" xlink:href="https://cloud.dit.mos.ru/s/0x93MmG2PkzalBb" office:name=""><text:span text:style-name="Definition"><text:span text:style-name="T1">скачать</text:span></text:span></text:a></text:p>
      <text:p text:style-name="Text_20_body"> </text:p>
      <text:p text:style-name="Text_20_body">Источник информации: <text:a xlink:type="simple" xlink:href="https://ag.mos.ru/debate/208" office:name=""><text:span text:style-name="Definition">https://ag.mos.ru/debate/208</text:span></text:a></text:p>
      <text:p text:style-name="Text_20_body"> </text:p>
      <text:p text:style-name="Text_20_body"><text:line-break/></text:p>
      <text:p text:style-name="Text_20_body">Адрес страницы: <text:a xlink:type="simple" xlink:href="http://chertanovocentr.mos.ru/public-hearings-public-comment/alerts/detail/9048622.html" office:name=""><text:span text:style-name="Definition">http://chertanovocentr.mos.ru/public-hearings-public-comment/alerts/detail/9048622.html</text:span></text:a></text:p>
      <text:p text:style-name="Text_20_body"><text:a xlink:type="simple" xlink:href="http://chertanovocentr.mos.ru" office:name=""><text:span text:style-name="Definition">Управа района Чертаново Централь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22:08:57Z</meta:creation-date>
    <dc:date>2023-06-21T22:08:57Z</dc:date>
  </office:meta>
</office:document-meta>
</file>