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планировки-территории-прилегающей-к-московским-центральным-диаметрам-мцд-2-нахабино-подольск-участок-от-мкад-до-станции-котляково"/>Проект планировки территории, прилегающей к Московским центральным диаметрам: МЦД-2 «Нахабино-Подольск», участок от МКАД до станции Котляково<text:bookmark-end text:name="проект-планировки-территории-прилегающей-к-московским-центральным-диаметрам-мцд-2-нахабино-подольск-участок-от-мкад-до-станции-котляково"/></text:h>
      <text:p text:style-name="First_20_paragraph">23.07.2020</text:p>
      <text:p text:style-name="Text_20_body"><text:span text:style-name="T1">Проект планировки территории, прилегающей к Московским центральным диаметрам: МЦД-2 «Нахабино-Подольск», участок от МКАД до станции Котляково</text:span></text:p>
      <text:p text:style-name="Text_20_body"> </text:p>
      <text:p text:style-name="Text_20_body"><text:span text:style-name="T1">Этап:</text:span> Экспозиция материалов и возможность участия до 02.08.2020, 23:59</text:p>
      <text:p text:style-name="Text_20_body"><text:span text:style-name="T1">Границы проведения:</text:span> район Чертаново Южное, район Бирюлёво Восточное, район Бирюлёво Западное, район Чертаново Центральное, район Царицыно, район Северное Бутово, район Южное Бутово</text:p>
      <text:p text:style-name="Text_20_body"><text:span text:style-name="T1">Связанные общественные обсуждения:</text:span><text:line-break/></text:p>
      <text:p text:style-name="Text_20_body">- Проект внесения изменений в правила землепользования и застройки города Москвы в отношении территории по адресу: МЦД-2 «Нахабино-Подольск», участок от МКАД до станции Котляково, ЮАО, ЮЗАО (<text:a xlink:type="simple" xlink:href="https://ag.mos.ru/debate/208" office:name=""><text:span text:style-name="Definition">перейти</text:span></text:a>)</text:p>
      <text:p text:style-name="Text_20_body"> </text:p>
      <text:p text:style-name="Text_20_body">Описание проекта</text:p>
      <text:p text:style-name="Text_20_body"> </text:p>
      <text:p text:style-name="Text_20_body">Основная цель разработки проекта планировки территории – сделать Московские центральные диаметры доступным и удобным видом транспорта, обеспечить устойчивое развитие прилегающих территорий, гарантировать безопасность движения пешеходов, а также улучшить связность районов и новых городских центров притяжения.</text:p>
      <text:p text:style-name="Text_20_body">Московские центральные диаметры – один из крупнейших градостроительных проектов столицы. Диаметральные маршруты связали между собой территории Москвы и ближайшего Подмосковья. Жители получили удобный, быстрый, комфортный вид транспорта, сравнимый с метро и МЦК по уровню пассажирских сервисов. Движение по первоочередным диаметрам Одинцово – Лобня (МЦД-1) и Нахабино – Подольск (МЦД-2) открылось 21 ноября 2019 года. В дальнейшем будут запущены и другие маршруты.</text:p>
      <text:p text:style-name="Text_20_body">Проект предусматривает создание благоустроенной городской среды на территории, прилегающей к Московскому центральному диаметру (МЦД-2 Нахабино – Подольск), на участке от МКАД до станции Котляково.</text:p>
      <text:p text:style-name="Text_20_body">Одна из основных задач – обеспечить комфортный подход и подъезд к станциям, улучшить связанность территорий.</text:p>
      <text:p text:style-name="Text_20_body">На рассматриваемом участке разместятся три существующих остановочных пункта: Битца, Красный Строитель, Покровская и один проектируемый – Котляково.</text:p>
      <text:p text:style-name="Text_20_body">Для комфортного доступа жителей к станциям и обслуживания прилегающей территории помимо мероприятий по благоустройству в районе станции Битца предусматривается реконструкция существующих проездов, строительство безопасных надземных пешеходных переходов с выходами на платформу, размещение остановки общественного наземного транспорта с павильоном для пассажиров, устройство комфортного доступа к велопарковке, размещение стоянки такси и устройство разворотной площадки для общественного наземного транспорта.</text:p>
      <text:p text:style-name="Text_20_body">В районе станции<text:span text:style-name="T1"> </text:span>Красный Строитель предлагается реконструировать Дорожную улицу, через проезжую часть которой будет организован безопасный подземный пешеходный переход.</text:p>
      <text:p text:style-name="Text_20_body">Возле остановочного пункта Покровская будет реконструирован 3-й Дорожный проезд, построены безопасные надземные пешеходные переходы с выходами на платформу.</text:p>
      <text:p text:style-name="Text_20_body">Проектом также предусмотрено размещение остановок общественного наземного транспорта с павильонами для пассажиров, удачное расположение велопарковки, стоянок такси, обустройство наземной парковки для личного транспорта и устройство разворотной площадки для общественного наземного транспорта.</text:p>
      <text:p text:style-name="Text_20_body">В районе станции Котляково<text:span text:style-name="T1"> </text:span>предлагается строительство проезда вдоль юго-западной стороны Павелецкого направления Московской железной дороги до станции Котляково с разворотной площадкой и остановками наземного городского пассажирского транспорта.</text:p>
      <text:p text:style-name="Text_20_body">Будет реконструирован проезд на продолжении 6-й Радиальной улицы с восточной стороны станции Котляково, появятся безопасные надземные пешеходные переходы с выходом на платформу. Будет построен надземный пешеходный переход через соединительные пути железной дороги. Пассажиры получат легкий доступ к организованной велопарковке и комфортный путь к такси.</text:p>
      <text:p text:style-name="Text_20_body">Проектом также предусматривается строительство внеуличных пешеходных переходов через железнодорожные пути Курского направления МЖД, которые обеспечат безопасное пересечение Юго-Восточной хорды вдоль внутренней стороны МКАД, вблизи дома № 48 по Дорожной улице и возле дома № 22 строение 5 по улице Подольских Курсантов.</text:p>
      <text:p text:style-name="Text_20_body">Мероприятия, заложенные в проекте, позволят повысить скорость, безопасность и качество пассажирских перевозок. Более гармоничным станет архитектурно-художественный облик территории.</text:p>
      <text:p text:style-name="Text_20_body"><text:span text:style-name="T1">Разработчик проекта</text:span>: ГАУ «Институт Генплана Москвы».</text:p>
      <text:p text:style-name="Text_20_body"><text:span text:style-name="T1">Площадь проектируемой территории: </text:span>327,1 га.</text:p>
      <text:p text:style-name="Text_20_body"> – <text:span text:style-name="T1">Дополнительные материалы проекта: </text:span><text:a xlink:type="simple" xlink:href="https://cloud.dit.mos.ru/s/85wEvMRLdyAYwBr" office:name=""><text:span text:style-name="Definition"><text:span text:style-name="T1">скачать</text:span></text:span></text:a></text:p>
      <text:p text:style-name="Text_20_body"> </text:p>
      <text:p text:style-name="Text_20_body">Источник информации: <text:a xlink:type="simple" xlink:href="https://ag.mos.ru/debate/207" office:name=""><text:span text:style-name="Definition">https://ag.mos.ru/debate/207</text:span></text:a></text:p>
      <text:p text:style-name="Text_20_body"><text:line-break/></text:p>
      <text:p text:style-name="Text_20_body">Адрес страницы: <text:a xlink:type="simple" xlink:href="http://chertanovocentr.mos.ru/public-hearings-public-comment/alerts/detail/9048686.html" office:name=""><text:span text:style-name="Definition">http://chertanovocentr.mos.ru/public-hearings-public-comment/alerts/detail/9048686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08:54Z</meta:creation-date>
    <dc:date>2023-06-21T22:08:54Z</dc:date>
  </office:meta>
</office:document-meta>
</file>