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огательный-момент-в-день-семьи-любви-и-верности"/>Трогательный момент в День семьи, любви и верности!<text:bookmark-end text:name="трогательный-момент-в-день-семьи-любви-и-верности"/></text:h>
      <text:p text:style-name="First_20_paragraph">09.07.2025</text:p>
      <text:p text:style-name="Text_20_body">Медаль ордена «Родительская слава» — это заслуженное признание за вклад в воспитание детей и укрепление семейных ценностей.</text:p>
      <text:p text:style-name="Text_20_body"><text:line-break/></text:p>
      <text:p text:style-name="Text_20_body">Анастасия и Дмитрий Горшковы* стали настоящим примером для многих семей. Их любовь, забота и преданность друг другу и детям вдохновляют окружающих.</text:p>
      <text:p text:style-name="Text_20_body"><text:line-break/></text:p>
      <text:p text:style-name="Text_20_body">Спасибо семье Горшковых за достойный пример и укрепление традиционных ценностей! Пусть в ваших домах всегда царят любовь и благополучие!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centr.mos.ru/social-sphere/ads/detail/13092088.html" office:name=""><text:span text:style-name="Definition">http://chertanovocentr.mos.ru/social-sphere/ads/detail/13092088.html</text:span></text:a></text:p>
      <text:p text:style-name="Text_20_body"><text:a xlink:type="simple" xlink:href="http://chertanovocentr.mos.ru" office:name=""><text:span text:style-name="Definition">Управа района Чертаново Централь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9T09:05:31Z</meta:creation-date>
    <dc:date>2025-07-09T09:05:31Z</dc:date>
  </office:meta>
</office:document-meta>
</file>