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иповой-порядок-передачи-подарков"/>Типовой порядок передачи подарков<text:bookmark-end text:name="типовой-порядок-передачи-подарков"/></text:h>
      <text:p text:style-name="First_20_paragraph">16.04.2014</text:p>
      <text:p text:style-name="Text_20_body"><text:line-break/></text:p>
      <text:p text:style-name="Text_20_body">Адрес страницы: <text:a xlink:type="simple" xlink:href="http://chertanovocentr.mos.ru/the-counter-corrupci/methodical-materials/detail/1006352.html" office:name=""><text:span text:style-name="Definition">http://chertanovocentr.mos.ru/the-counter-corrupci/methodical-materials/detail/1006352.html</text:span></text:a></text:p>
      <text:p text:style-name="Text_20_body"><text:a xlink:type="simple" xlink:href="http://chertanovocentr.mos.ru" office:name=""><text:span text:style-name="Definition">Управа района Чертаново Централь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22:15:45Z</meta:creation-date>
    <dc:date>2023-06-21T22:15:45Z</dc:date>
  </office:meta>
</office:document-meta>
</file>