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по-осуществлению-комплекса-мер-по-недопущению-поведения-должностными-лицами"/>Рекомендации по осуществлению комплекса мер по недопущению поведения должностными лицами<text:bookmark-end text:name="рекомендации-по-осуществлению-комплекса-мер-по-недопущению-поведения-должностными-лицами"/></text:h>
      <text:p text:style-name="First_20_paragraph">17.04.2014</text:p>
      <text:p text:style-name="Text_20_body"><text:line-break/></text:p>
      <text:p text:style-name="Text_20_body">Адрес страницы: <text:a xlink:type="simple" xlink:href="http://chertanovocentr.mos.ru/the-counter-corrupci/methodical-materials/detail/1007466.html" office:name=""><text:span text:style-name="Definition">http://chertanovocentr.mos.ru/the-counter-corrupci/methodical-materials/detail/1007466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2:15:37Z</meta:creation-date>
    <dc:date>2023-06-21T22:15:37Z</dc:date>
  </office:meta>
</office:document-meta>
</file>