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.-ритуальные-услуги"/>Памятка. Ритуальные услуги<text:bookmark-end text:name="памятка.-ритуальные-услуги"/></text:h>
      <text:p text:style-name="First_20_paragraph">15.01.2019</text:p>
      <text:p text:style-name="Text_20_body"><text:a xlink:type="simple" xlink:href="/upload/medialibrary/c10/pamyatka.-ritualnye-uslugi.pdf" office:name="Памятка. Ритуальные услуги.pdf"><text:span text:style-name="Definition">Памятка. Ритуальные услуги</text:span></text:a></text:p>
      <text:p text:style-name="Text_20_body"><text:line-break/></text:p>
      <text:p text:style-name="Text_20_body">Адрес страницы: <text:a xlink:type="simple" xlink:href="http://chertanovocentr.mos.ru/the-counter-corrupci/methodical-materials/detail/7819972.html" office:name=""><text:span text:style-name="Definition">http://chertanovocentr.mos.ru/the-counter-corrupci/methodical-materials/detail/7819972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5:11Z</meta:creation-date>
    <dc:date>2023-06-21T22:15:11Z</dc:date>
  </office:meta>
</office:document-meta>
</file>